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margin-left="0.0013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6" style:family="table-column">
      <style:table-column-properties style:column-width="1.2763in"/>
    </style:style>
    <style:style style:name="TableColumn7" style:family="table-column">
      <style:table-column-properties style:column-width="1.3784in"/>
    </style:style>
    <style:style style:name="TableColumn8" style:family="table-column">
      <style:table-column-properties style:column-width="1.3777in"/>
    </style:style>
    <style:style style:name="TableColumn9" style:family="table-column">
      <style:table-column-properties style:column-width="1.3784in"/>
    </style:style>
    <style:style style:name="TableColumn10" style:family="table-column">
      <style:table-column-properties style:column-width="1.3777in"/>
    </style:style>
    <style:style style:name="Table5" style:family="table">
      <style:table-properties style:width="6.7888in" fo:margin-left="0in" table:align="left"/>
    </style:style>
    <style:style style:name="TableRow11" style:family="table-row">
      <style:table-row-properties style:min-row-height="0.4826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Row22" style:family="table-row">
      <style:table-row-properties style:min-row-height="0.418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Row32" style:family="table-row">
      <style:table-row-properties style:min-row-height="2.0215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Row40" style:family="table-row">
      <style:table-row-properties style:min-row-height="2.0291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Row45" style:family="table-row">
      <style:table-row-properties style:min-row-height="1.0166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49" style:parent-style-name="清單段落" style:list-style-name="LFO1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50" style:parent-style-name="清單段落" style:list-style-name="LFO1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51" style:family="table-row">
      <style:table-row-properties style:min-row-height="1.5756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Row59" style:family="table-row">
      <style:table-row-properties style:min-row-height="0.4861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Row70" style:family="table-row">
      <style:table-row-properties style:min-row-height="1.2687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</text:span><text:span text:style-name="T3">立臺北科技大學因職業災害</text:span><text:span text:style-name="T4">受傷勞工掛號費申請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2">
            <text:p text:style-name="P13">申請人</text:p>
          </table:table-cell>
          <table:table-cell table:style-name="TableCell14">
            <text:p text:style-name="P15">姓名</text:p>
          </table:table-cell>
          <table:table-cell table:style-name="TableCell16">
            <text:p text:style-name="P17"/>
          </table:table-cell>
          <table:table-cell table:style-name="TableCell18">
            <text:p text:style-name="P19">任職單位</text:p>
          </table:table-cell>
          <table:table-cell table:style-name="TableCell20">
            <text:p text:style-name="P21"/>
          </table:table-cell>
        </table:table-row>
        <table:table-row table:style-name="TableRow22">
          <table:covered-table-cell>
            <text:p text:style-name="P23"/>
          </table:covered-table-cell>
          <table:table-cell table:style-name="TableCell24">
            <text:p text:style-name="P25">職稱</text:p>
          </table:table-cell>
          <table:table-cell table:style-name="TableCell26">
            <text:p text:style-name="P27"/>
          </table:table-cell>
          <table:table-cell table:style-name="TableCell28">
            <text:p text:style-name="P29">申請日期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<text:span text:style-name="T35">傷病事由</text:span><text:span text:style-name="T36"><text:line-break/></text:span><text:span text:style-name="T37">(請簡述因職業災害受傷之時間、地點、見聞同仁及與所負責工作之相關性)</text:span></text:p>
          </table:table-cell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</table:table-row>
        <table:table-row table:style-name="TableRow40">
          <table:table-cell table:style-name="TableCell41" table:number-rows-spanned="2">
            <text:p text:style-name="P42">證明資料</text:p>
          </table:table-cell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</table:table-row>
        <table:table-row table:style-name="TableRow45">
          <table:covered-table-cell>
            <text:p text:style-name="P46"/>
          </table:covered-table-cell>
          <table:table-cell table:style-name="TableCell47" table:number-columns-spanned="4">
            <text:p text:style-name="P48">說明: (證明職業災害受傷之證據，得就下列項目擇一提出)</text:p>
            <text:list text:style-name="LFO1" text:continue-numbering="true">
              <text:list-item>
                <text:p text:style-name="P49">證詞:於本申請表填列證明資料為證詞者，需於前開欄位載明見聞同仁就所見聞職業傷害之時間、地點及見聞情形，倘有偕同就醫並請說明該就醫情形，並予簽名，上述人員為多數時請併同簽名。</text:p>
              </text:list-item>
              <text:list-item>
                <text:p text:style-name="P50">診斷證明書:於本申請表填列證明資料為診斷證明書者，請提供健保有關之醫療院所開具之診斷證明書，並隨申請表檢附之。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黏貼憑證</text:span><text:span text:style-name="T55"><text:line-break/></text:span><text:span text:style-name="T56">(掛號費收據)</text:span></text:p>
          </table:table-cell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申請人</text:p>
          </table:table-cell>
          <table:table-cell table:style-name="TableCell62">
            <text:p text:style-name="P63">單位主管</text:p>
          </table:table-cell>
          <table:table-cell table:style-name="TableCell64">
            <text:p text:style-name="P65">人事室</text:p>
          </table:table-cell>
          <table:table-cell table:style-name="TableCell66">
            <text:p text:style-name="P67">主計室</text:p>
          </table:table-cell>
          <table:table-cell table:style-name="TableCell68">
            <text:p text:style-name="P69">校長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</table:table>
      <text:p text:style-name="P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958in" fo:margin-left="0.6895in" fo:margin-bottom="0.4923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-038575</meta:initial-creator>
    <dc:creator>ntutuser-038575</dc:creator>
    <meta:creation-date>2023-05-15T09:47:00Z</meta:creation-date>
    <dc:date>2026-08-26T02:54:00Z</dc:date>
    <meta:print-date>2023-04-21T02:23:00Z</meta:print-date>
    <meta:template xlink:href="Normal.dotm" xlink:type="simple"/>
    <meta:editing-cycles>5</meta:editing-cycles>
    <meta:editing-duration>PT60S</meta:editing-duration>
    <meta:document-statistic meta:page-count="1" meta:paragraph-count="1" meta:word-count="47" meta:character-count="316" meta:row-count="2" meta:non-whitespace-character-count="270"/>
  </office:meta>
</office:document-meta>
</file>